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es_libre:index"/><text:bookmark-start text:name="__RefHeading___mariage_cecile_et_phillip_1"/><text:bookmark-start text:name="mariage_cecile_et_phillip"/>Mariage Cécile et Phillip<text:bookmark-end text:name="__RefHeading___mariage_cecile_et_phillip_1"/><text:bookmark-end text:name="mariage_cecile_et_phillip"/></text:h>
      <text:h text:style-name="Heading_20_2" text:outline-level="2"><text:bookmark-start text:name="__RefHeading___sortie_de_la_mairie_2"/><text:bookmark-start text:name="sortie_de_la_mairie"/>Sortie de la mairie<text:bookmark-end text:name="__RefHeading___sortie_de_la_mairie_2"/><text:bookmark-end text:name="sortie_de_la_mairie"/></text:h>
      <text:p text:style-name="Text_20_body"><text:a xlink:type="simple" xlink:href="https://philippe.lapeyrie.fr/lib/exe/fetch.php?media=acces_libre:sortie_mairie.webm" text:style-name="Internet_20_link" text:visited-style-name="Visited_20_Internet_20_Link">https://philippe.lapeyrie.fr/lib/exe/fetch.php?media=acces_libre:sortie_mairie.webm</text:a></text:p>
      <text:h text:style-name="Heading_20_2" text:outline-level="2"><text:bookmark-start text:name="__RefHeading___arrivee_a_la_mairie_3"/><text:bookmark-start text:name="arrivee_a_la_mairie"/>Arrivée à la mairie<text:bookmark-end text:name="__RefHeading___arrivee_a_la_mairie_3"/><text:bookmark-end text:name="arrivee_a_la_mairie"/></text:h>
      <text:p text:style-name="Text_20_body"><text:a xlink:type="simple" xlink:href="https://philippe.lapeyrie.fr/lib/exe/fetch.php?media=acces_libre:arrivee_mairie.webm" text:style-name="Internet_20_link" text:visited-style-name="Visited_20_Internet_20_Link">https://philippe.lapeyrie.fr/lib/exe/fetch.php?media=acces_libre:arrivee_mairie.webm</text:a></text:p>
      <text:h text:style-name="Heading_20_2" text:outline-level="2"><text:bookmark-start text:name="__RefHeading___devant_monsieur_le_maire_4"/><text:bookmark-start text:name="devant_monsieur_le_maire"/>Devant Monsieur le maire<text:bookmark-end text:name="__RefHeading___devant_monsieur_le_maire_4"/><text:bookmark-end text:name="devant_monsieur_le_maire"/></text:h>
      <text:p text:style-name="Text_20_body"><text:a xlink:type="simple" xlink:href="https://philippe.lapeyrie.fr/lib/exe/fetch.php?media=acces_libre:a_la_mairie.webm" text:style-name="Internet_20_link" text:visited-style-name="Visited_20_Internet_20_Link">https://philippe.lapeyrie.fr/lib/exe/fetch.php?media=acces_libre:a_la_mairie.webm</text:a></text:p>
      <text:h text:style-name="Heading_20_2" text:outline-level="2"><text:bookmark-start text:name="__RefHeading___apres_la_mairie_5"/><text:bookmark-start text:name="apres_la_mairie"/>Après la mairie<text:bookmark-end text:name="__RefHeading___apres_la_mairie_5"/><text:bookmark-end text:name="apres_la_mairie"/></text:h>
      <text:p text:style-name="Text_20_body"><text:a xlink:type="simple" xlink:href="https://philippe.lapeyrie.fr/lib/exe/fetch.php?media=acces_libre:apres_la_mairie.webm" text:style-name="Internet_20_link" text:visited-style-name="Visited_20_Internet_20_Link">https://philippe.lapeyrie.fr/lib/exe/fetch.php?media=acces_libre:apres_la_mairie.webm</text:a></text:p>
      <text:h text:style-name="Heading_20_2" text:outline-level="2"><text:bookmark-start text:name="__RefHeading___le_mot_de_mageu_6"/><text:bookmark-start text:name="le_mot_de_mageu"/>Le mot de Mageu<text:bookmark-end text:name="__RefHeading___le_mot_de_mageu_6"/><text:bookmark-end text:name="le_mot_de_mageu"/></text:h>
      <text:p text:style-name="Text_20_body"><text:a xlink:type="simple" xlink:href="https://philippe.lapeyrie.fr/lib/exe/fetch.php?media=acces_libre:declaration.webm" text:style-name="Internet_20_link" text:visited-style-name="Visited_20_Internet_20_Link">https://philippe.lapeyrie.fr/lib/exe/fetch.php?media=acces_libre:declaration.webm</text:a></text:p>
      <text:h text:style-name="Heading_20_2" text:outline-level="2"><text:bookmark-start text:name="__RefHeading___on_souffle_7"/><text:bookmark-start text:name="on_souffle"/>On souffle ...<text:bookmark-end text:name="__RefHeading___on_souffle_7"/><text:bookmark-end text:name="on_souffle"/></text:h>
      <text:p text:style-name="Text_20_body"><text:a xlink:type="simple" xlink:href="https://philippe.lapeyrie.fr/lib/exe/fetch.php?media=acces_libre:on_souffle.webm" text:style-name="Internet_20_link" text:visited-style-name="Visited_20_Internet_20_Link">https://philippe.lapeyrie.fr/lib/exe/fetch.php?media=acces_libre:on_souffle.webm</text:a></text:p>
      <text:h text:style-name="Heading_20_2" text:outline-level="2"><text:bookmark-start text:name="__RefHeading___du_cote_des_people_8"/><text:bookmark-start text:name="du_cote_des_people"/>Du côté des people<text:bookmark-end text:name="__RefHeading___du_cote_des_people_8"/><text:bookmark-end text:name="du_cote_des_people"/></text:h>
      <text:p text:style-name="Text_20_body"><text:a xlink:type="simple" xlink:href="https://philippe.lapeyrie.fr/lib/exe/fetch.php?media=acces_libre:la-haute.webm" text:style-name="Internet_20_link" text:visited-style-name="Visited_20_Internet_20_Link">https://philippe.lapeyrie.fr/lib/exe/fetch.php?media=acces_libre:la-haute.webm</text:a></text:p>
      <text:h text:style-name="Heading_20_2" text:outline-level="2"><text:bookmark-start text:name="__RefHeading___l_apero_9"/><text:bookmark-start text:name="l_apero"/>L'apéro !<text:bookmark-end text:name="__RefHeading___l_apero_9"/><text:bookmark-end text:name="l_apero"/></text:h>
      <text:p text:style-name="Text_20_body"><text:a xlink:type="simple" xlink:href="https://philippe.lapeyrie.fr/lib/exe/fetch.php?media=acces_libre:apero.webm" text:style-name="Internet_20_link" text:visited-style-name="Visited_20_Internet_20_Link">https://philippe.lapeyrie.fr/lib/exe/fetch.php?media=acces_libre:apero.webm</text:a></text:p>
      <text:h text:style-name="Heading_20_2" text:outline-level="2"><text:bookmark-start text:name="__RefHeading___c_est_parti_10"/><text:bookmark-start text:name="c_est_parti"/>C'est parti !<text:bookmark-end text:name="__RefHeading___c_est_parti_10"/><text:bookmark-end text:name="c_est_parti"/></text:h>
      <text:p text:style-name="Text_20_body"><text:a xlink:type="simple" xlink:href="https://philippe.lapeyrie.fr/lib/exe/fetch.php?media=acces_libre:cparti.webm" text:style-name="Internet_20_link" text:visited-style-name="Visited_20_Internet_20_Link">https://philippe.lapeyrie.fr/lib/exe/fetch.php?media=acces_libre:cparti.webm</text:a></text:p>
      <text:h text:style-name="Heading_20_2" text:outline-level="2"><text:bookmark-start text:name="__RefHeading___la_valse_11"/><text:bookmark-start text:name="la_valse"/>La valse<text:bookmark-end text:name="__RefHeading___la_valse_11"/><text:bookmark-end text:name="la_valse"/></text:h>
      <text:p text:style-name="Text_20_body"><text:a xlink:type="simple" xlink:href="https://philippe.lapeyrie.fr/lib/exe/fetch.php?media=acces_libre:la-valse.webm" text:style-name="Internet_20_link" text:visited-style-name="Visited_20_Internet_20_Link">https://philippe.lapeyrie.fr/lib/exe/fetch.php?media=acces_libre:la-valse.webm</text:a></text:p>
      <text:h text:style-name="Heading_20_1" text:outline-level="1"><text:bookmark-start text:name="__RefHeading___les_discours_12"/><text:bookmark-start text:name="les_discours"/>Les discours<text:bookmark-end text:name="__RefHeading___les_discours_12"/><text:bookmark-end text:name="les_discours"/></text:h>
      <text:h text:style-name="Heading_20_2" text:outline-level="2"><text:bookmark-start text:name="__RefHeading___discours_du_temoin_13"/><text:bookmark-start text:name="discours_du_temoin"/>Discours du témoin<text:bookmark-end text:name="__RefHeading___discours_du_temoin_13"/><text:bookmark-end text:name="discours_du_temoin"/></text:h>
      <text:p text:style-name="Text_20_body"><text:a xlink:type="simple" xlink:href="https://philippe.lapeyrie.fr/lib/exe/fetch.php?media=acces_libre:discours_temoin.webm" text:style-name="Internet_20_link" text:visited-style-name="Visited_20_Internet_20_Link">https://philippe.lapeyrie.fr/lib/exe/fetch.php?media=acces_libre:discours_temoin.webm</text:a></text:p>
      <text:h text:style-name="Heading_20_2" text:outline-level="2"><text:bookmark-start text:name="__RefHeading___discours_de_lise_et_dimitri_14"/><text:bookmark-start text:name="discours_de_lise_et_dimitri"/>Discours de Lise et Dimitri<text:bookmark-end text:name="__RefHeading___discours_de_lise_et_dimitri_14"/><text:bookmark-end text:name="discours_de_lise_et_dimitri"/></text:h>
      <text:p text:style-name="Text_20_body"><text:a xlink:type="simple" xlink:href="https://philippe.lapeyrie.fr/lib/exe/fetch.php?media=acces_libre:lise-dimitri.webm" text:style-name="Internet_20_link" text:visited-style-name="Visited_20_Internet_20_Link">https://philippe.lapeyrie.fr/lib/exe/fetch.php?media=acces_libre:lise-dimitri.webm</text:a></text:p>
      <text:h text:style-name="Heading_20_2" text:outline-level="2"><text:bookmark-start text:name="__RefHeading___discours_de_bruno_et_louis_15"/><text:bookmark-start text:name="discours_de_bruno_et_louis"/>Discours de Bruno et Louis<text:bookmark-end text:name="__RefHeading___discours_de_bruno_et_louis_15"/><text:bookmark-end text:name="discours_de_bruno_et_louis"/></text:h>
      <text:p text:style-name="Text_20_body"><text:a xlink:type="simple" xlink:href="https://philippe.lapeyrie.fr/lib/exe/fetch.php?media=acces_libre:bruno-et-louis.webm" text:style-name="Internet_20_link" text:visited-style-name="Visited_20_Internet_20_Link">https://philippe.lapeyrie.fr/lib/exe/fetch.php?media=acces_libre:bruno-et-louis.web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15::42:25</meta:creation-date>
    <dc:creator>Generated</dc:creator>
    <dc:date>2026-08-30T15::42:25</dc:date>
    <dc:language>en-US</dc:language>
    <meta:editing-cycles>1</meta:editing-cycles>
    <meta:editing-duration>PT0S</meta:editing-duration>
    <dc:title>acces_libre:index</dc:title>
  </office:meta>
</office:document-meta>
</file>